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2" svg:font-family="Arial" style:font-family-generic="swiss"/>
    <style:font-face style:name="Lucida Console" svg:font-family="'Lucida Console'" style:font-family-generic="modern" style:font-pitch="fixed"/>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style:font-name="Lucida Console" fo:font-size="14pt" style:text-underline-style="solid" style:text-underline-width="auto" style:text-underline-color="font-color" fo:font-weight="bold" officeooo:rsid="000e9573" officeooo:paragraph-rsid="000e9573" style:font-size-asian="12.25pt" style:font-weight-asian="bold" style:font-size-complex="14pt" style:font-weight-complex="bold"/>
    </style:style>
    <style:style style:name="P2" style:family="paragraph" style:parent-style-name="Standard">
      <style:paragraph-properties fo:text-align="start" style:justify-single-word="false"/>
      <style:text-properties style:text-line-through-style="none" style:text-line-through-type="none" style:font-name="Arial" fo:font-size="12pt" style:text-underline-style="none" fo:font-weight="normal" officeooo:rsid="000e9573" officeooo:paragraph-rsid="000e9573" style:font-size-asian="10.5pt" style:font-weight-asian="normal" style:font-size-complex="12pt" style:font-weight-complex="normal"/>
    </style:style>
    <style:style style:name="P3" style:family="paragraph" style:parent-style-name="Standard">
      <style:paragraph-properties fo:text-align="start" style:justify-single-word="false"/>
      <style:text-properties style:text-line-through-style="none" style:text-line-through-type="none" style:font-name="Arial" fo:font-size="12pt" style:text-underline-style="none" fo:font-weight="normal" officeooo:rsid="00107830" officeooo:paragraph-rsid="00107830" style:font-size-asian="10.5pt" style:font-weight-asian="normal" style:font-size-complex="12pt" style:font-weight-complex="normal"/>
    </style:style>
    <style:style style:name="P4" style:family="paragraph" style:parent-style-name="Standard">
      <style:paragraph-properties fo:text-align="start" style:justify-single-word="false"/>
      <style:text-properties style:text-line-through-style="none" style:text-line-through-type="none" style:font-name="Arial" fo:font-size="12pt" style:text-underline-style="none" fo:font-weight="normal" officeooo:rsid="00110d51" officeooo:paragraph-rsid="00110d51" style:font-size-asian="10.5pt" style:font-weight-asian="normal" style:font-size-complex="12pt" style:font-weight-complex="normal"/>
    </style:style>
    <style:style style:name="P5" style:family="paragraph" style:parent-style-name="Standard">
      <style:text-properties officeooo:rsid="000e9573" officeooo:paragraph-rsid="000e9573"/>
    </style:style>
    <style:style style:name="T1" style:family="text">
      <style:text-properties officeooo:rsid="00107830"/>
    </style:style>
    <style:style style:name="T2" style:family="text">
      <style:text-properties officeooo:rsid="00110d51"/>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OMMISSION INFORMATIONS COMMUNICATIONS</text:p>
      <text:p text:style-name="P1"/>
      <text:p text:style-name="P1"/>
      <text:p text:style-name="P1"/>
      <text:p text:style-name="P2">Les membres de la commission remercient Mesdames DALANZY et GEORGES d’avoir accepté <text:s/>de les aider dans leur tâche,</text:p>
      <text:p text:style-name="P5"/>
      <text:p text:style-name="P2">Le but premier de notre commission est que chacun de nos concitoyens soit au courant de toutes les actualités de notre commune, et qu’ils puissent également communiquer les leurs s’ils le désirent,</text:p>
      <text:p text:style-name="P2"/>
      <text:p text:style-name="P2">C’est pourquoi nous avons créé les petits bulletins qui sont distribués dans les boîtes aux lettres, on y trouve <text:s/>des infos pratiques, des actualités saisonnières, On va essayer de maintenir la même fréquence de publication,</text:p>
      <text:p text:style-name="P2"/>
      <text:p text:style-name="P2">Le bulletin communal annuel est en cours de préparation, suite à la crise sanitaire il n’était pas paru pour l’année 2019, Il y aura donc <text:span text:style-name="T1">de quoi le rendre attractif,</text:span></text:p>
      <text:p text:style-name="P2"/>
      <text:p text:style-name="P3">Un autre grand travail a été accompli , c’est la rénovation complète du site Internet de La Chapelle Aux Bois, Merci beaucoup à Emile DUCHENE qui a porté ce projet à son terme,</text:p>
      <text:p text:style-name="P3">Sur ce site on pourra y trouver les coordonnées des élus de la commune en cas de besoin, des infos pratiques pour les principales démarches administratives, <text:span text:style-name="T2">Les services médicaux des environs ont été répertoriés et mis à jour , tout le monde saura donc où les contacter,</text:span></text:p>
      <text:p text:style-name="P4">Ce site sera vivant, on pourra le modifier et le mettre à jour en temps réél,</text:p>
      <text:p text:style-name="P4">Si certains d’entre vous possèdent de jolies photos de notre commune, merci de nous en faire profiter, elles égaieront et rendront encore plus attractif la présentation de La Chapelle,</text:p>
      <text:p text:style-name="P4">Merci à tous les membres de cette commission pour leur <text:s/>travail, on essayera de suivre toutes les actualités , les infos afin d’en faire profiter tout le monde,</text:p>
      <text:p text:style-name="P4">N’hésitez pas à nous faire parvenir toutes vos remarques et vos suggestions, mais aussi tous les événements qui pourraient être utiles à chacun de nous,</text:p>
      <text:p text:style-name="P3"/>
      <text:p text:style-name="P3"/>
      <text:p text:style-name="P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2" svg:font-family="Arial" style:font-family-generic="swiss"/>
    <style:font-face style:name="Lucida Console" svg:font-family="'Lucida Console'" style:font-family-generic="modern" style:font-pitch="fixed"/>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0-12-14T07:50:06.726000000</meta:creation-date>
    <dc:date>2020-12-14T08:20:43.222000000</dc:date>
    <meta:editing-duration>PT10M1S</meta:editing-duration>
    <meta:editing-cycles>1</meta:editing-cycles>
    <meta:document-statistic meta:table-count="0" meta:image-count="0" meta:object-count="0" meta:page-count="1" meta:paragraph-count="11" meta:word-count="296" meta:character-count="1758" meta:non-whitespace-character-count="1470"/>
    <meta:generator>LibreOffice/6.4.0.3$Windows_X86_64 LibreOffice_project/b0a288ab3d2d4774cb44b62f04d5d28733ac6df8</meta:generator>
  </office:meta>
</office:document-meta>
</file>